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sectie F nr 9015 , Dullofsakker ongenummerd in Oir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bouwen van een woning aan sectie F nr 9015 , Dullofsakker ongenummerd in Oirschot . Het kenmerk van de gemeente voor deze zaak is 082339964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4-2023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179430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9430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9430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339964</meta:user-defined>
    <meta:user-defined meta:name="DCTERMS.abstract">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een woning aan sectie F nr 9015 , Dullofsakker ongenummerd in Oirschot</meta:user-defined>
    <meta:user-defined meta:name="DCTERMS.W3CDTF/DCTERMS.available">2023-04-24</meta:user-defined>
    <meta:user-defined meta:name="DCTERMS.W3CDTF/OVERHEIDop.jaargang">2023</meta:user-defined>
    <meta:user-defined meta:name="OVERHEIDop.publicationIssue">179430</meta:user-defined>
    <meta:user-defined meta:name="OVERHEIDop.GmbID/DC.identifier">gmb-2023-179430</meta:user-defined>
    <meta:user-defined meta:name="OVERHEIDop.versieInformatie"/>
  </office:meta>
</office:document-meta>
</file>