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ONZORGCENTRUM (VERVANGING, STRIJDIG GEBRUIK, BESLUIT WET GELUIDHINDER) MARKTWEG 10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onzorgcentrum (vervanging, strijdig gebruik , besluit Wet geluidhinder) op het perceel Marktweg 104 te Heerenveen  (12 januari 2023).</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7881</text:span><text:line-break/><text:date style:data-style-name="dag" text:fixed="true" text:date-value="2023-01-16"/><text:line-break/><text:date style:data-style-name="jaar" text:fixed="true" text:date-value="2023-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881</text:span><text:date style:data-style-name="nicedate" text:fixed="true" text:date-value="2023-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881</text:span><text:date style:data-style-name="nicedate" text:fixed="true" text:date-value="2023-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WOONZORGCENTRUM (VERVANGING, STRIJDIG GEBRUIK, BESLUIT WET GELUIDHINDER) MARKTWEG 104 HEERENVEEN</meta:user-defined>
    <meta:user-defined meta:name="DCTERMS.W3CDTF/DCTERMS.available">2023-01-16</meta:user-defined>
    <meta:user-defined meta:name="DCTERMS.W3CDTF/OVERHEIDop.jaargang">2023</meta:user-defined>
    <meta:user-defined meta:name="OVERHEIDop.publicationIssue">17881</meta:user-defined>
    <meta:user-defined meta:name="OVERHEIDop.GmbID/DC.identifier">gmb-2023-17881</meta:user-defined>
    <meta:user-defined meta:name="OVERHEIDop.versieInformatie"/>
  </office:meta>
</office:document-meta>
</file>