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 nabij de woning op de locatie Rak 131 te Heerenveen. </text:p>
            <text:p text:style-name="al"/>
            <text:p text:style-name="al">Burgemeester en wethouders van Heerenveen;</text:p>
            <text:p text:style-name="al"/>
            <text:p text:style-name="al">Gezien het verzoek van aanvrager d.d. 3 februari 2023 om een gehandicaptenparkeerplaats met paal en bord te reserveren nabij de woning op de locatie Rak 131 te Heerenveen. 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Rak 131 te Heerenveen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gewenst is dat betrokkenen in de gelegenheid wordt gesteld om - met uitsluiting van anderen - zo dicht mogelijk bij zijn woning te parkeren;</text:p>
              </text:list-item>
              <text:list-item text:style-override="id1-3-2-1-1-10-5">
                <text:number>•</text:number>
                <text:p text:style-name="al">dat hiertoe een parkeerplaats aan de zijkant van de woning op de locatie Rak 131 te Heerenveen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erg hoog is;</text:p>
              </text:list-item>
              <text:list-item text:style-override="id1-3-2-1-1-10-9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, een parkeerplaats te reserveren aan de zijkant van de woning op de locatie Rak 131 te Heerenveen. </text:p>
            <text:p text:style-name="al"/>
            <text:p text:style-name="al">Heerenveen, 19 april 2023 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Als u te laat bent, kunnen wij niet meer kijken naar uw bezwaren. 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</text:span>
            <text:span text:style-name="nadrukvet"/>
            <text:span text:style-name="nadrukvet"/>
            <text:span text:style-name="nadrukvet">Z.23.390644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8083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083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083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6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eerenveen - Verkeersbesluit voor de aanleg van een gehandicaptenparkeerplaats - nabij Rak 131 te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8083</meta:user-defined>
    <meta:user-defined meta:name="OVERHEIDop.GmbID/DC.identifier">gmb-2023-178083</meta:user-defined>
    <meta:user-defined meta:name="OVERHEIDop.versieInformatie"/>
  </office:meta>
</office:document-meta>
</file>