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EN AANLEG – TAALSTRAAT 88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</text:p>
            <text:p text:style-name="common-al"/>
            <text:p text:style-name="common-al">-Taalstraat 88 Vught, aanpassing bestaande watergang en verplaatsen brug en vlonder, Z23-254175.</text:p>
            <text:p text:style-name="common-al"/>
            <text:p text:style-name="common-al">De vergunning is verzonden op 13 april 2023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77966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7966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7966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EN AANLEG – TAALSTRAAT 88 VUGHT</meta:user-defined>
    <meta:user-defined meta:name="DCTERMS.W3CDTF/DCTERMS.available">2023-04-26</meta:user-defined>
    <meta:user-defined meta:name="DCTERMS.W3CDTF/OVERHEIDop.jaargang">2023</meta:user-defined>
    <meta:user-defined meta:name="OVERHEIDop.publicationIssue">177966</meta:user-defined>
    <meta:user-defined meta:name="OVERHEIDop.GmbID/DC.identifier">gmb-2023-177966</meta:user-defined>
    <meta:user-defined meta:name="OVERHEIDop.versieInformatie"/>
  </office:meta>
</office:document-meta>
</file>