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bouwen van een uitbouw aan de achterkant, isoleren van de gevels, vervangen van de deur aan de voorzijde en het plaatsen van een berging, voorzien van zonnepanelen, Pijperlaan 17 te Utrecht,  HZ_WABO-23-03164</text:p>
      <text:section text:name="zakelijke-mededeling_id1-3-2" text:style-name="zakelijke-mededeling">
        <text:section text:name="zakelijke-mededeling-tekst_id1-3-2-1" text:style-name="zakelijke-mededeling-tekst">
          <text:section text:name="tekst_id1-3-2-1-1" text:style-name="tekst">
            <text:p text:style-name="common-al">Pijperlaan 17 te Utrecht</text:p>
            <text:p text:style-name="common-al">HZ_WABO-23-03164</text:p>
            <text:p text:style-name="common-al">Toelichting: het bouwen van een uitbouw aan de achterkant, isoleren van de gevels, vervangen van de deur aan de voorzijde en het plaatsen van een berging, voorzien van zonnepanelen</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7859</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859</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859</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bouwen van een uitbouw aan de achterkant, isoleren van de gevels, vervangen van de deur aan de voorzijde en het plaatsen van een berging, voorzien van zonnepanelen, Pijperlaan 17 te Utrecht,  HZ_WABO-23-03164</meta:user-defined>
    <meta:user-defined meta:name="DCTERMS.W3CDTF/DCTERMS.available">2023-04-21</meta:user-defined>
    <meta:user-defined meta:name="DCTERMS.W3CDTF/OVERHEIDop.jaargang">2023</meta:user-defined>
    <meta:user-defined meta:name="OVERHEIDop.publicationIssue">177859</meta:user-defined>
    <meta:user-defined meta:name="OVERHEIDop.GmbID/DC.identifier">gmb-2023-177859</meta:user-defined>
    <meta:user-defined meta:name="OVERHEIDop.versieInformatie"/>
  </office:meta>
</office:document-meta>
</file>