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DAK) VAN EEN WOON- BEDRIJFSPAND SCHOTERLANDSEWEG 14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dak) van een woon- en bedrijfspand op het perceel Schoterlandseweg 14 te Oudeschoot (19 april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7022</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022</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022</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DAK) VAN EEN WOON- BEDRIJFSPAND SCHOTERLANDSEWEG 14 OUDESCHOOT</meta:user-defined>
    <meta:user-defined meta:name="DCTERMS.W3CDTF/DCTERMS.available">2023-04-21</meta:user-defined>
    <meta:user-defined meta:name="DCTERMS.W3CDTF/OVERHEIDop.jaargang">2023</meta:user-defined>
    <meta:user-defined meta:name="OVERHEIDop.publicationIssue">177022</meta:user-defined>
    <meta:user-defined meta:name="OVERHEIDop.GmbID/DC.identifier">gmb-2023-177022</meta:user-defined>
    <meta:user-defined meta:name="OVERHEIDop.versieInformatie"/>
  </office:meta>
</office:document-meta>
</file>