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(kappen) Van Speykstraat 149 - OMV.23.04.0021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Van Speykstraat 149, 3014VJ, kappen van een kastanjeboom op het voorerf. Het aanvraagformulier en foto's zijn als bijlage toegevoegd aan de publicatie (aanvraagdatum 17-04-2023, dossiernummer OMV.23.04.00210).</text:p>
            <text:p text:style-name="common-al">Informatie aangevraagde vergunningen.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176695</text:span><text:line-break/><text:date style:data-style-name="dag" text:fixed="true" text:date-value="2023-04-21"/><text:line-break/><text:date style:data-style-name="jaar" text:fixed="true" text:date-value="2023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6695</text:span><text:date style:data-style-name="nicedate" text:fixed="true" text:date-value="2023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6695</text:span><text:date style:data-style-name="nicedate" text:fixed="true" text:date-value="2023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dc:language>nl</dc:language>
    <meta:user-defined meta:name="OVERHEIDop.locatietype/OVERHEIDop.gebiedsmarkering">Adres</meta:user-defined>
    <meta:user-defined meta:name="OVERHEIDop.locatietype/OVERHEIDop.gebiedsmarkering">Weg</meta:user-defined>
    <meta:user-defined meta:name="DC.title">Aangevraagde omgevingsvergunning (kappen) Van Speykstraat 149 - OMV.23.04.00210</meta:user-defined>
    <meta:user-defined meta:name="DCTERMS.W3CDTF/DCTERMS.available">2023-04-21</meta:user-defined>
    <meta:user-defined meta:name="DCTERMS.W3CDTF/OVERHEIDop.jaargang">2023</meta:user-defined>
    <meta:user-defined meta:name="OVERHEIDop.externeBijlage">Van Speykstraat 149 - OMV.23.04.00210|exb-2023-20217</meta:user-defined>
    <meta:user-defined meta:name="OVERHEIDop.externeBijlage">Van Speykstraat 149 - OMV.23.04.00210 - FOTO 1|exb-2023-20218</meta:user-defined>
    <meta:user-defined meta:name="OVERHEIDop.externeBijlage">Van Speykstraat 149 - OMV.23.04.00210 - FOTO 2|exb-2023-20219</meta:user-defined>
    <meta:user-defined meta:name="OVERHEIDop.publicationIssue">176695</meta:user-defined>
    <meta:user-defined meta:name="OVERHEIDop.GmbID/DC.identifier">gmb-2023-176695</meta:user-defined>
    <meta:user-defined meta:name="OVERHEIDop.versieInformatie"/>
  </office:meta>
</office:document-meta>
</file>