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Christian Neefestraat 2, Amsterdam - het wijzigen van de reeds verleende vergunning zaak 11090185, voor het bouwen van twee woontor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wijzigen van de reeds verleende vergunning zaak 11090185, voor het bouwen van twee woontorens. Ontvangstdatum aanvraag: 13-04-2023 Aanvrager: Park North Development B.V. Zaaknummer: 11973060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20370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6352</text:span><text:line-break/><text:date style:data-style-name="dag" text:fixed="true" text:date-value="2023-04-21"/><text:line-break/><text:date style:data-style-name="jaar" text:fixed="true" text:date-value="2023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352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352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1320370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Christian Neefestraat 2, Amsterdam - het wijzigen van de reeds verleende vergunning zaak 11090185, voor het bouwen van twee woontorens</meta:user-defined>
    <meta:user-defined meta:name="DCTERMS.W3CDTF/DCTERMS.available">2023-04-21</meta:user-defined>
    <meta:user-defined meta:name="DCTERMS.W3CDTF/OVERHEIDop.jaargang">2023</meta:user-defined>
    <meta:user-defined meta:name="OVERHEIDop.publicationIssue">176352</meta:user-defined>
    <meta:user-defined meta:name="OVERHEIDop.GmbID/DC.identifier">gmb-2023-176352</meta:user-defined>
    <meta:user-defined meta:name="OVERHEIDop.versieInformatie"/>
  </office:meta>
</office:document-meta>
</file>