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mershaag 97 te Maastricht. Kennisgeving nieuwe aanvraag omgevingsvergunning, het omzetten van woning naar 4 kamers voor kamergewijze ver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23-0748WB</text:p>
            <text:p text:style-name="common-al">
            <text:span text:style-name="nadrukvet">Ramershaag 97 te Maastricht</text:span>
          </text:p>
            <text:p text:style-name="common-al">
            <text:span text:style-name="nadrukvet">het omzetten van woning naar 4 kamers voor kamergewijze verhuur</text:span>
          </text:p>
            <text:p text:style-name="common-al"/>
            <text:p text:style-name="common-al">
            <text:span text:style-name="nadrukvet">Datum ontvangst aanvraag:</text:span> 18 april 2023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76323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2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23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Ramershaag 97 te Maastricht. Kennisgeving nieuwe aanvraag omgevingsvergunning, het omzetten van woning naar 4 kamers voor kamergewijze verhuur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6323</meta:user-defined>
    <meta:user-defined meta:name="OVERHEIDop.GmbID/DC.identifier">gmb-2023-176323</meta:user-defined>
    <meta:user-defined meta:name="OVERHEIDop.versieInformatie"/>
  </office:meta>
</office:document-meta>
</file>