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gewijzigd bouwen van een bedrijfsgebouw, Elektronweg 24 te Utrecht,  HZ_WABO-23-054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lektronweg 24 te Utrecht</text:p>
            <text:p text:style-name="common-al">HZ_WABO-23-05465</text:p>
            <text:p text:style-name="common-al">Toelichting: het gewijzigd bouwen van een bedrijfsge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5614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614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614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gewijzigd bouwen van een bedrijfsgebouw, Elektronweg 24 te Utrecht,  HZ_WABO-23-05465</meta:user-defined>
    <meta:user-defined meta:name="DCTERMS.W3CDTF/DCTERMS.available">2023-04-20</meta:user-defined>
    <meta:user-defined meta:name="DCTERMS.W3CDTF/OVERHEIDop.jaargang">2023</meta:user-defined>
    <meta:user-defined meta:name="OVERHEIDop.publicationIssue">175614</meta:user-defined>
    <meta:user-defined meta:name="OVERHEIDop.GmbID/DC.identifier">gmb-2023-175614</meta:user-defined>
    <meta:user-defined meta:name="OVERHEIDop.versieInformatie"/>
  </office:meta>
</office:document-meta>
</file>