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hal, Overvliet, nabij Strijviertel te De Meern,  HZ_WABO-22-40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, nabij Strijviertel te De Meern</text:p>
            <text:p text:style-name="common-al">HZ_WABO-22-40717</text:p>
            <text:p text:style-name="common-al">Toelichting: het bouwen van een bedrijfshal</text:p>
            <text:p text:style-name="common-al">Datum besluit: 17 april 2023</text:p>
            <text:p text:style-name="common-al">Startdatum bezwaartermijn: 1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5374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37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537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bedrijfshal, Overvliet, nabij Strijviertel te De Meern,  HZ_WABO-22-40717</meta:user-defined>
    <meta:user-defined meta:name="DCTERMS.W3CDTF/DCTERMS.available">2023-04-20</meta:user-defined>
    <meta:user-defined meta:name="DCTERMS.W3CDTF/OVERHEIDop.jaargang">2023</meta:user-defined>
    <meta:user-defined meta:name="OVERHEIDop.externeBijlage">Aanvraagdocument  publiceerbaar-A|exb-2023-20085</meta:user-defined>
    <meta:user-defined meta:name="OVERHEIDop.externeBijlage">Besluit omgevingsvergunning publiceerbaar|exb-2023-20086</meta:user-defined>
    <meta:user-defined meta:name="OVERHEIDop.publicationIssue">175374</meta:user-defined>
    <meta:user-defined meta:name="OVERHEIDop.GmbID/DC.identifier">gmb-2023-175374</meta:user-defined>
    <meta:user-defined meta:name="OVERHEIDop.versieInformatie"/>
  </office:meta>
</office:document-meta>
</file>