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uinmuur, Nieuwegracht 109 te Utrecht,  HZ_WABO-22-40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gracht 109 te Utrecht</text:p>
            <text:p text:style-name="common-al">HZ_WABO-22-40252</text:p>
            <text:p text:style-name="common-al">Toelichting: het bouwen van een tuinmuu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19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19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19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uinmuur, Nieuwegracht 109 te Utrecht,  HZ_WABO-22-40252</meta:user-defined>
    <meta:user-defined meta:name="DCTERMS.W3CDTF/DCTERMS.available">2023-01-16</meta:user-defined>
    <meta:user-defined meta:name="DCTERMS.W3CDTF/OVERHEIDop.jaargang">2023</meta:user-defined>
    <meta:user-defined meta:name="OVERHEIDop.publicationIssue">17519</meta:user-defined>
    <meta:user-defined meta:name="OVERHEIDop.GmbID/DC.identifier">gmb-2023-17519</meta:user-defined>
    <meta:user-defined meta:name="OVERHEIDop.versieInformatie"/>
  </office:meta>
</office:document-meta>
</file>