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Professor Bronkhorstlaan 8 te Vleuten,  HZ_WABO-22-414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essor Bronkhorstlaan 8 te Vleuten</text:p>
            <text:p text:style-name="common-al">HZ_WABO-22-41410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436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436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436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Professor Bronkhorstlaan 8 te Vleuten,  HZ_WABO-22-41410</meta:user-defined>
    <meta:user-defined meta:name="DCTERMS.W3CDTF/DCTERMS.available">2023-01-16</meta:user-defined>
    <meta:user-defined meta:name="DCTERMS.W3CDTF/OVERHEIDop.jaargang">2023</meta:user-defined>
    <meta:user-defined meta:name="OVERHEIDop.publicationIssue">17436</meta:user-defined>
    <meta:user-defined meta:name="OVERHEIDop.GmbID/DC.identifier">gmb-2023-17436</meta:user-defined>
    <meta:user-defined meta:name="OVERHEIDop.versieInformatie"/>
  </office:meta>
</office:document-meta>
</file>