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vier woongebouwen met 351 huurwoningen en 38 koopwoningen, Kruisvaartkade, blok S4, S5, S6 en S7 te Utrecht,  HZ_WABO-22-452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ruisvaartkade, blok S4, S5, S6 en S7 te Utrecht</text:p>
            <text:p text:style-name="common-al">HZ_WABO-22-45294</text:p>
            <text:p text:style-name="common-al">Toelichting: het bouwen van vier woongebouwen met 351 huurwoningen en 38 koopwoning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3619</text:span><text:line-break/><text:date style:data-style-name="dag" text:fixed="true" text:date-value="2023-04-20"/><text:line-break/><text:date style:data-style-name="jaar" text:fixed="true" text:date-value="2023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3619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3619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vier woongebouwen met 351 huurwoningen en 38 koopwoningen, Kruisvaartkade, blok S4, S5, S6 en S7 te Utrecht,  HZ_WABO-22-45294</meta:user-defined>
    <meta:user-defined meta:name="DCTERMS.W3CDTF/DCTERMS.available">2023-04-20</meta:user-defined>
    <meta:user-defined meta:name="DCTERMS.W3CDTF/OVERHEIDop.jaargang">2023</meta:user-defined>
    <meta:user-defined meta:name="OVERHEIDop.publicationIssue">173619</meta:user-defined>
    <meta:user-defined meta:name="OVERHEIDop.GmbID/DC.identifier">gmb-2023-173619</meta:user-defined>
    <meta:user-defined meta:name="OVERHEIDop.versieInformatie"/>
  </office:meta>
</office:document-meta>
</file>