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het achter dakvlak van de woning, Volkerakstraat 8 te Utrecht,  HZ_WABO-23-091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kerakstraat 8 te Utrecht</text:p>
            <text:p text:style-name="common-al">HZ_WABO-23-09104</text:p>
            <text:p text:style-name="common-al">Toelichting: het bouwen van een dakopbouw op het achter dakvlak van de woning</text:p>
            <text:p text:style-name="common-al">Datum besluit: 17 april 2023</text:p>
            <text:p text:style-name="common-al">Startdatum bezwaartermijn: 18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3540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540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540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het achter dakvlak van de woning, Volkerakstraat 8 te Utrecht,  HZ_WABO-23-09104</meta:user-defined>
    <meta:user-defined meta:name="DCTERMS.W3CDTF/DCTERMS.available">2023-04-20</meta:user-defined>
    <meta:user-defined meta:name="DCTERMS.W3CDTF/OVERHEIDop.jaargang">2023</meta:user-defined>
    <meta:user-defined meta:name="OVERHEIDop.externeBijlage">Publiceerbaar-A|exb-2023-19806</meta:user-defined>
    <meta:user-defined meta:name="OVERHEIDop.externeBijlage">Besluit omgevingsvergunning publiceerbaar|exb-2023-19807</meta:user-defined>
    <meta:user-defined meta:name="OVERHEIDop.publicationIssue">173540</meta:user-defined>
    <meta:user-defined meta:name="OVERHEIDop.GmbID/DC.identifier">gmb-2023-173540</meta:user-defined>
    <meta:user-defined meta:name="OVERHEIDop.versieInformatie"/>
  </office:meta>
</office:document-meta>
</file>