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149 woningen met bijbehorende parkeervoorzieningen en commerciële / sociaalmaatschappelijke voorzieningen, Berlijnplein 564 t/m 664 (even), Ljubljanapromenade 146 t/150 (even), Vaduzdijk 115 t/m 321 (oneven), blok E5, te Utrecht,  HZ_WABO-22-310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rlijnplein 564 t/m 664 (even), Ljubljanapromenade 146 t/150 (even), Vaduzdijk 115 t/m 321 (oneven), blok E5, te Utrecht</text:p>
            <text:p text:style-name="common-al">HZ_WABO-22-31018</text:p>
            <text:p text:style-name="common-al">Toelichting: het bouwen van 149 woningen met bijbehorende parkeervoorzieningen en commerciële / sociaalmaatschappelijke voorzieningen</text:p>
            <text:p text:style-name="common-al">Datum besluit: 17 april 2023</text:p>
            <text:p text:style-name="common-al">Startdatum bezwaartermijn: 18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3082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082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082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149 woningen met bijbehorende parkeervoorzieningen en commerciële / sociaalmaatschappelijke voorzieningen, Berlijnplein 564 t/m 664 (even), Ljubljanapromenade 146 t/150 (even), Vaduzdijk 115 t/m 321 (oneven), blok E5, te Utrecht,  HZ_WABO-22-31018</meta:user-defined>
    <meta:user-defined meta:name="DCTERMS.W3CDTF/DCTERMS.available">2023-04-19</meta:user-defined>
    <meta:user-defined meta:name="DCTERMS.W3CDTF/OVERHEIDop.jaargang">2023</meta:user-defined>
    <meta:user-defined meta:name="OVERHEIDop.externeBijlage">Publiceerbaar-A|exb-2023-19764</meta:user-defined>
    <meta:user-defined meta:name="OVERHEIDop.externeBijlage">Besluit omgevingsvergunning publiceerbaar|exb-2023-19765</meta:user-defined>
    <meta:user-defined meta:name="OVERHEIDop.publicationIssue">173082</meta:user-defined>
    <meta:user-defined meta:name="OVERHEIDop.GmbID/DC.identifier">gmb-2023-173082</meta:user-defined>
    <meta:user-defined meta:name="OVERHEIDop.versieInformatie"/>
  </office:meta>
</office:document-meta>
</file>