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SCHUURGEDEELTE BIJ EEN WONING ( UITBREIDING MET WINKEL, HORECARUIMTE, BED EN BREAKFAST EN KINDERDAGVERBLIJF), JINSHUZEN 2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schuurgedeelte bij een woning (uitbreiding met winkel, horecaruimte, bed and breakfast en kinderdagverblijf) op het perceel Jinshúzen 2 te Akkrum  (indieningsdatum 08-03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2929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92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92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SCHUURGEDEELTE BIJ EEN WONING ( UITBREIDING MET WINKEL, HORECARUIMTE, BED EN BREAKFAST EN KINDERDAGVERBLIJF), JINSHUZEN 2 AKKRUM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2929</meta:user-defined>
    <meta:user-defined meta:name="OVERHEIDop.GmbID/DC.identifier">gmb-2023-172929</meta:user-defined>
    <meta:user-defined meta:name="OVERHEIDop.versieInformatie"/>
  </office:meta>
</office:document-meta>
</file>