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chuur, naast Koningsweg 133D te Utrecht,  HZ_WABO-23-058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aast Koningsweg 133D te Utrecht</text:p>
            <text:p text:style-name="common-al">HZ_WABO-23-05823</text:p>
            <text:p text:style-name="common-al">Toelichting: het bouwen van een schuu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2689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68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68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lenging beslistermijn omgevingsvergunning, het bouwen van een schuur, naast Koningsweg 133D te Utrecht,  HZ_WABO-23-05823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2689</meta:user-defined>
    <meta:user-defined meta:name="OVERHEIDop.GmbID/DC.identifier">gmb-2023-172689</meta:user-defined>
    <meta:user-defined meta:name="OVERHEIDop.versieInformatie"/>
  </office:meta>
</office:document-meta>
</file>