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TREKKING AANVRAAG OMGEVINGSVERGUNNING BOUW  - TAALSTRAAT 8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omgevingsvergunning hebben ingetrokken: </text:p>
            <text:p text:style-name="common-al"/>
            <text:p text:style-name="last-al">-Taalstraat 83 Vught, bestaande schutting vervangen door stenen muur, Z23 – 26062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72546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546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546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TREKKING AANVRAAG OMGEVINGSVERGUNNING BOUW  - TAALSTRAAT 83 VUGHT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2546</meta:user-defined>
    <meta:user-defined meta:name="OVERHEIDop.GmbID/DC.identifier">gmb-2023-172546</meta:user-defined>
    <meta:user-defined meta:name="OVERHEIDop.versieInformatie"/>
  </office:meta>
</office:document-meta>
</file>