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t in behandeling genomen aanvraag omgevingsvergunning: Linieweg 7 te Zuidwolde: bouwen van een vrijstaande woning en werktuigenberging (12-04-2023)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72204</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2204</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2204</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Niet in behandeling genomen aanvraag omgevingsvergunning: Linieweg 7 te Zuidwolde: bouwen van een vrijstaande woning en werktuigenberging (12-04-2023)</meta:user-defined>
    <meta:user-defined meta:name="DCTERMS.W3CDTF/DCTERMS.available">2023-04-26</meta:user-defined>
    <meta:user-defined meta:name="DCTERMS.W3CDTF/OVERHEIDop.jaargang">2023</meta:user-defined>
    <meta:user-defined meta:name="OVERHEIDop.publicationIssue">172204</meta:user-defined>
    <meta:user-defined meta:name="OVERHEIDop.GmbID/DC.identifier">gmb-2023-172204</meta:user-defined>
    <meta:user-defined meta:name="OVERHEIDop.versieInformatie"/>
  </office:meta>
</office:document-meta>
</file>