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 – WILHELMINALAAN 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Wilhelminalaan 6 Vught, verbouwen/aanbouwen woning, Z23-262650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71930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93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1930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 – WILHELMINALAAN 6 VUGHT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1930</meta:user-defined>
    <meta:user-defined meta:name="OVERHEIDop.GmbID/DC.identifier">gmb-2023-171930</meta:user-defined>
    <meta:user-defined meta:name="OVERHEIDop.versieInformatie"/>
  </office:meta>
</office:document-meta>
</file>