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VOORGEVEL VAN EEN WONING (KOZIJN), DORPSSTRAAT 6 TE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voorgevel van een woning (kozijn) op het perceel Dorpsstraat 6 te Haskerdijken  (12-04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1810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81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81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DE VOORGEVEL VAN EEN WONING (KOZIJN), DORPSSTRAAT 6 TE HASKERDIJKEN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1810</meta:user-defined>
    <meta:user-defined meta:name="OVERHEIDop.GmbID/DC.identifier">gmb-2023-171810</meta:user-defined>
    <meta:user-defined meta:name="OVERHEIDop.versieInformatie"/>
  </office:meta>
</office:document-meta>
</file>