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een betonfabriek met kantoren en overige opstallen, Meppel (MPL00) I 1423, Meppel (MPL00) I 645, Meppel (MPL00) I 7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een betonfabriek met kantoren en overige opstallen in Meppel (MPL00) I 1423, Meppel (MPL00) I 645, Meppel (MPL00) I 741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7-04-2023. We nemen over de aanvraag waarschijnlijk voor 12-06-2023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U kunt nu alvast de aanvraag van de vergunning bekijken en hierover vragen stellen. Bel ons via telefoonnummer 14 0522 of mail via <text:a xlink:href="mailto:postbus@meppel.nl" xlink:type="simple">postbus@meppel.nl</text:a>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171494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494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494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uitweg en inrit</meta:user-defined>
    <meta:user-defined meta:name="OVERHEIDop.referentienummer">01191752988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DC.title">Aanvraag omgevingsvergunning regulier, het bouwen van een betonfabriek met kantoren en overige opstallen, Meppel (MPL00) I 1423, Meppel (MPL00) I 645, Meppel (MPL00) I 741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1494</meta:user-defined>
    <meta:user-defined meta:name="OVERHEIDop.GmbID/DC.identifier">gmb-2023-171494</meta:user-defined>
    <meta:user-defined meta:name="OVERHEIDop.versieInformatie"/>
  </office:meta>
</office:document-meta>
</file>