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lopen kas en bouwen loods, Nachtegaallaan 41 2333X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/23/3519021</text:p>
            <text:p text:style-name="common-al">Ingekomen: 14-04-2023 00:00</text:p>
            <text:p text:style-name="common-al">Locatie: Nachtegaallaan 41 2333X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519021" xlink:type="simple">publicatiesomgevingsvergunningen@leiden.nl</text:a> de volgende gegevens:</text:p>
            <text:p text:style-name="common-al">-het kenmerk van de aanvraag: Z/23/351902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171481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48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48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Z/23/3519021</meta:user-defined>
    <meta:user-defined meta:name="DCTERMS.abstract">slopen kas en bouwen loods</meta:user-defined>
    <dc:language>nl</dc:language>
    <meta:user-defined meta:name="OVERHEIDop.locatietype/OVERHEIDop.gebiedsmarkering">Punt</meta:user-defined>
    <meta:user-defined meta:name="DC.title">Aanvraag omgevingsvergunning, slopen kas en bouwen loods, Nachtegaallaan 41 2333XH Leiden</meta:user-defined>
    <meta:user-defined meta:name="DCTERMS.W3CDTF/DCTERMS.available">2023-04-26</meta:user-defined>
    <meta:user-defined meta:name="DCTERMS.W3CDTF/OVERHEIDop.jaargang">2023</meta:user-defined>
    <meta:user-defined meta:name="OVERHEIDop.externeBijlage">LEIDEN_202304_GFO_ZAKEN_799644_7733983_16814767...|exb-2023-19646</meta:user-defined>
    <meta:user-defined meta:name="OVERHEIDop.publicationIssue">171481</meta:user-defined>
    <meta:user-defined meta:name="OVERHEIDop.GmbID/DC.identifier">gmb-2023-171481</meta:user-defined>
    <meta:user-defined meta:name="OVERHEIDop.versieInformatie"/>
  </office:meta>
</office:document-meta>
</file>