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Hoendiepstraat 25 te Utrecht,  HZ_WABO-23-033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endiepstraat 25 te Utrecht</text:p>
            <text:p text:style-name="common-al">HZ_WABO-23-03331</text:p>
            <text:p text:style-name="common-al">Toelichting: het bouwen van een dakopbouw op de woning</text:p>
            <text:p text:style-name="common-al">Datum besluit: 14 april 2023</text:p>
            <text:p text:style-name="common-al">Startdatum bezwaartermijn: 15 april 2023</text:p>
            <text:p text:style-name="common-al">Besluit: Van rechtswege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1194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194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194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Hoendiepstraat 25 te Utrecht,  HZ_WABO-23-03331</meta:user-defined>
    <meta:user-defined meta:name="DCTERMS.W3CDTF/DCTERMS.available">2023-04-19</meta:user-defined>
    <meta:user-defined meta:name="DCTERMS.W3CDTF/OVERHEIDop.jaargang">2023</meta:user-defined>
    <meta:user-defined meta:name="OVERHEIDop.externeBijlage">Publiceerbaar-A|exb-2023-19622</meta:user-defined>
    <meta:user-defined meta:name="OVERHEIDop.externeBijlage">Besluit omgevingsvergunning van rechtswege publ...|exb-2023-19623</meta:user-defined>
    <meta:user-defined meta:name="OVERHEIDop.publicationIssue">171194</meta:user-defined>
    <meta:user-defined meta:name="OVERHEIDop.GmbID/DC.identifier">gmb-2023-171194</meta:user-defined>
    <meta:user-defined meta:name="OVERHEIDop.versieInformatie"/>
  </office:meta>
</office:document-meta>
</file>