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gebruik openbare ruimte Bonifatiusplein Leeuwarden, (11056564) plaatsen van bouwhekken, steigers, keten, containers en silo's, van 1 mei 2023 t/m 6 oktober 2024, verzenddatum 05-04-2023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rtikel 35 Alcoholwet en evenementenvergunning, richten aan: burgemeester van Leeuwarden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71187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187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187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Verleende vergunning gebruik openbare ruimte Bonifatiusplein Leeuwarden, (11056564) plaatsen van bouwhekken, steigers, keten, containers en silo's, van 1 mei 2023 t/m 6 oktober 2024, verzenddatum 05-04-2023.</meta:user-defined>
    <meta:user-defined meta:name="DCTERMS.W3CDTF/DCTERMS.available">2023-04-19</meta:user-defined>
    <meta:user-defined meta:name="DCTERMS.W3CDTF/OVERHEIDop.jaargang">2023</meta:user-defined>
    <meta:user-defined meta:name="OVERHEIDop.publicationIssue">171187</meta:user-defined>
    <meta:user-defined meta:name="OVERHEIDop.GmbID/DC.identifier">gmb-2023-171187</meta:user-defined>
    <meta:user-defined meta:name="OVERHEIDop.versieInformatie"/>
  </office:meta>
</office:document-meta>
</file>