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bouwen 81 woningen, Akkerwinderweg 1 t/m 40 (doorlopend) Akkerwinderhof 1 t/m 22 (doorlopend) Akkerwinderpad 2 t/m 24 (even) Oosterweg Noord 40 t/m 52 (ev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4-2023 is een aanvraag omgevingsvergunning ontvangen voor het bouwen van 81 woningen op de locatie Akkerwinderweg 1 t/m 40 (doorlopend), Akkerwinderhof 1 t/m 22 (doorlopend), Akkerwinderpad 2 t/m 24 (even), Oosterweg Noord 40 t/m 52 (even) in Heerhugowaard.</text:p>
            <text:p text:style-name="common-al">De aanvraag is geregistreerd onder zaaknummer 559364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
            
          </text:p>
            <text:p text:style-name="common-al">Op deze aanvraag is nog niet beslist. Tegen een aanvraag kunt u geen bezwaar maken.</text:p>
            <text:p text:style-name="common-al">
            
          </text:p>
            <text:p text:style-name="last-al">Voor meer informatie kunt u contact opnemen via post@dijkenwaard.nl of telefoonnummer (072) 575 55 5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170849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84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84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59364</meta:user-defined>
    <dc:language>nl</dc:language>
    <meta:user-defined meta:name="OVERHEIDop.locatietype/OVERHEIDop.gebiedsmarkering">Vlak</meta:user-defined>
    <meta:user-defined meta:name="DC.title">Kennisgeving aanvraag omgevingsvergunning, bouwen 81 woningen, Akkerwinderweg 1 t/m 40 (doorlopend) Akkerwinderhof 1 t/m 22 (doorlopend) Akkerwinderpad 2 t/m 24 (even) Oosterweg Noord 40 t/m 52 (even)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0849</meta:user-defined>
    <meta:user-defined meta:name="OVERHEIDop.GmbID/DC.identifier">gmb-2023-170849</meta:user-defined>
    <meta:user-defined meta:name="OVERHEIDop.versieInformatie"/>
  </office:meta>
</office:document-meta>
</file>