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 integrale evenementenvergunning  Volkspark (stadhuis, Langestraat, Oude Markt, Marktstraat,Brammelerstraat, M.H. Tromplaa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7 april 2023 een besluit genomen op de aanvraag met zaaknummer V-2023-0895 voor een integrale evenementenvergunning : het organiseren van een stille tocht en dodenherdenking op 4 mei 2023, op locatie Volkspark (stadhuis, Langestraat, Oude Markt, Marktstraat,Brammelerstraat, M.H. Tromplaan. De vergunning is toegekend. Het besluit betreft de volgende onderdelen:</text:p>
            <text:list text:style-name="id1-3-2-1-1-2">
              <text:list-item text:style-override="id1-3-2-1-1-2-1">
                <text:number>•</text:number>
                <text:p text:style-name="al">Evenement </text:p>
              </text:list-item>
            </text:list>
            <text:p text:style-name="common-al">
            <text:span text:style-name="nadrukvet">Inzage</text:span>
          </text:p>
            <text:p text:style-name="common-al">De stukken liggenter inzage op het gemeentehuis.</text:p>
            <text:p text:style-name="common-al">
            <text:span text:style-name="nadrukvet">Procedure</text:span>
          </text:p>
            <text:p text:style-name="last-al">Indien u belanghebbende bent kunt u bezwaar maken tegen het besluit. Vermeldt u daarbij het hierboven genoemde zaaknummer. U kunt het bezwaar richten aan het College van Burgemees­ter en Wethouders, Postbus 20, 7500 AA te Enschede. De termijn voor het indienen van een bezwaar start op 18 april 2023 en bedraagt 6 weken. Voor meer informatie over de procedure kunt u contact opnemen via vergunning@enschede.nl of telefoonnummer 053 48171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nschede</text:p>
            </table:table-cell>
            <table:table-cell office:value-type="string" table:style-name="header.C">
              <text:p text:style-name="headerright"><text:span text:style-name="nr">Nr. 170794</text:span><text:line-break/><text:date style:data-style-name="dag" text:fixed="true" text:date-value="2023-04-26"/><text:line-break/><text:date style:data-style-name="jaar" text:fixed="true" text:date-value="2023-04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70794</text:span><text:date style:data-style-name="nicedate" text:fixed="true" text:date-value="2023-04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70794</text:span><text:date style:data-style-name="nicedate" text:fixed="true" text:date-value="2023-04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0/xml/MC-DRP-OmgevingsvergunningAfhandeling-3Pas-ZM.xml</meta:user-defined>
    <meta:user-defined meta:name="OVERHEID.Gemeente/DC.creator">Ensch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nschede</meta:user-defined>
    <meta:user-defined meta:name="OVERHEID.Gemeente/OVERHEID.authority">Ensch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Kennisgeving besluit op aanvraag integrale evenementenvergunning  Volkspark (stadhuis, Langestraat, Oude Markt, Marktstraat,Brammelerstraat, M.H. Tromplaan</meta:user-defined>
    <meta:user-defined meta:name="DCTERMS.W3CDTF/DCTERMS.available">2023-04-26</meta:user-defined>
    <meta:user-defined meta:name="DCTERMS.W3CDTF/OVERHEIDop.jaargang">2023</meta:user-defined>
    <meta:user-defined meta:name="OVERHEIDop.publicationIssue">170794</meta:user-defined>
    <meta:user-defined meta:name="OVERHEIDop.GmbID/DC.identifier">gmb-2023-170794</meta:user-defined>
    <meta:user-defined meta:name="OVERHEIDop.versieInformatie"/>
  </office:meta>
</office:document-meta>
</file>