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Gentiaansingel K. Molweg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1 april 2023, gedurende 6 weken, voor iedereen ter inzage ligt het ontwerpbestemmingsplan Gentiaansingel K. Molweg Jubbega, met bijbehorende stukken.</text:p>
            <text:p text:style-name="common-al">
            <text:span text:style-name="nadrukvet">Ontwerp wijzigingsplan</text:span>
          </text:p>
            <text:p text:style-name="common-al">Het ontwerpbestemmingsplan maakt de ontwikkeling van de woonlocaties aan de Gentiaansingel en de K. Molweg te Jubbega door Accolade mogelijk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bestemmingsplan en de bijbehorende stukken op te roepen via het invullen van de locatie, de naam of het planid-nummer (NL.IMRO.0074.jubbegentmol-ON01) van het ontwerpbestemmingsplan.</text:p>
            <text:p text:style-name="common-al">Het ontwerp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bestemmingsplan. 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Froukje Kroondijk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9892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892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892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3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jubbegentmol-ON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werpbestemmingsplan Gentiaansingel K. Molweg Jubbega</meta:user-defined>
    <meta:user-defined meta:name="DCTERMS.W3CDTF/DCTERMS.available">2023-04-20</meta:user-defined>
    <meta:user-defined meta:name="DCTERMS.W3CDTF/OVERHEIDop.jaargang">2023</meta:user-defined>
    <meta:user-defined meta:name="OVERHEIDop.publicationIssue">169892</meta:user-defined>
    <meta:user-defined meta:name="OVERHEIDop.GmbID/DC.identifier">gmb-2023-169892</meta:user-defined>
    <meta:user-defined meta:name="OVERHEIDop.versieInformatie"/>
  </office:meta>
</office:document-meta>
</file>