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an de achterkant van een woning, Carl Zellerhof 16 te Utrecht, HZ_WABO-23-0085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arl Zellerhof 16 te Utrecht</text:span>
          </text:p>
            <text:p text:style-name="common-al">HZ_WABO-23-00856</text:p>
            <text:p text:style-name="common-al">Toelichting: het bouwen van een uitbouw aan de achterkant van een woning</text:p>
            <text:p text:style-name="common-al">Datum ontvangst aanvraag: 10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953</text:span><text:line-break/><text:date style:data-style-name="dag" text:fixed="true" text:date-value="2023-01-13"/><text:line-break/><text:date style:data-style-name="jaar" text:fixed="true" text:date-value="2023-01-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953</text:span><text:date style:data-style-name="nicedate" text:fixed="true" text:date-value="2023-01-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953</text:span><text:date style:data-style-name="nicedate" text:fixed="true" text:date-value="2023-01-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aan de achterkant van een woning, Carl Zellerhof 16 te Utrecht, HZ_WABO-23-00856</meta:user-defined>
    <meta:user-defined meta:name="DCTERMS.W3CDTF/DCTERMS.available">2023-01-13</meta:user-defined>
    <meta:user-defined meta:name="DCTERMS.W3CDTF/OVERHEIDop.jaargang">2023</meta:user-defined>
    <meta:user-defined meta:name="OVERHEIDop.externeBijlage">Aanvraagdocument  publiceerbaar-A|exb-2023-1661</meta:user-defined>
    <meta:user-defined meta:name="OVERHEIDop.publicationIssue">16953</meta:user-defined>
    <meta:user-defined meta:name="OVERHEIDop.GmbID/DC.identifier">gmb-2023-16953</meta:user-defined>
    <meta:user-defined meta:name="OVERHEIDop.versieInformatie"/>
  </office:meta>
</office:document-meta>
</file>