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op een woning, Mariëndaalstraat 12 te Utrecht,  HZ_WABO-22-3455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ariëndaalstraat 12 te Utrecht</text:p>
            <text:p text:style-name="common-al">HZ_WABO-22-34555</text:p>
            <text:p text:style-name="common-al">Toelichting: het bouwen van een dakopbouw op een woning</text:p>
            <text:p text:style-name="common-al">Datum besluit: 9 januari 2023</text:p>
            <text:p text:style-name="common-al">Startdatum bezwaartermijn: 12 januar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6804</text:span><text:line-break/><text:date style:data-style-name="dag" text:fixed="true" text:date-value="2023-01-13"/><text:line-break/><text:date style:data-style-name="jaar" text:fixed="true" text:date-value="2023-01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804</text:span><text:date style:data-style-name="nicedate" text:fixed="true" text:date-value="2023-01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804</text:span><text:date style:data-style-name="nicedate" text:fixed="true" text:date-value="2023-01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 op een woning, Mariëndaalstraat 12 te Utrecht,  HZ_WABO-22-34555</meta:user-defined>
    <meta:user-defined meta:name="DCTERMS.W3CDTF/DCTERMS.available">2023-01-13</meta:user-defined>
    <meta:user-defined meta:name="DCTERMS.W3CDTF/OVERHEIDop.jaargang">2023</meta:user-defined>
    <meta:user-defined meta:name="OVERHEIDop.externeBijlage">Aanvraagdocument  publiceerbaar-A|exb-2023-1642</meta:user-defined>
    <meta:user-defined meta:name="OVERHEIDop.externeBijlage">Besluit omgevingsvergunning publiceerbaar|exb-2023-1643</meta:user-defined>
    <meta:user-defined meta:name="OVERHEIDop.publicationIssue">16804</meta:user-defined>
    <meta:user-defined meta:name="OVERHEIDop.GmbID/DC.identifier">gmb-2023-16804</meta:user-defined>
    <meta:user-defined meta:name="OVERHEIDop.versieInformatie"/>
  </office:meta>
</office:document-meta>
</file>