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Rijsenhout, kavel HLM03 AM 2095 (Rijshornstraat 94), bouwen van een nieuwbouwwoning kavel 2, 11-04-2023, zaaknummer 7583816, olonummer 7571421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167911</text:span><text:line-break/><text:date style:data-style-name="dag" text:fixed="true" text:date-value="2023-04-17"/><text:line-break/><text:date style:data-style-name="jaar" text:fixed="true" text:date-value="2023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7911</text:span><text:date style:data-style-name="nicedate" text:fixed="true" text:date-value="2023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7911</text:span><text:date style:data-style-name="nicedate" text:fixed="true" text:date-value="2023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, Rijsenhout, kavel HLM03 AM 2095 (Rijshornstraat 94), bouwen van een nieuwbouwwoning kavel 2, 11-04-2023, zaaknummer 7583816, olonummer 7571421.</meta:user-defined>
    <meta:user-defined meta:name="DCTERMS.W3CDTF/DCTERMS.available">2023-04-17</meta:user-defined>
    <meta:user-defined meta:name="DCTERMS.W3CDTF/OVERHEIDop.jaargang">2023</meta:user-defined>
    <meta:user-defined meta:name="OVERHEIDop.publicationIssue">167911</meta:user-defined>
    <meta:user-defined meta:name="OVERHEIDop.GmbID/DC.identifier">gmb-2023-167911</meta:user-defined>
    <meta:user-defined meta:name="OVERHEIDop.versieInformatie"/>
  </office:meta>
</office:document-meta>
</file>