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Joseph Haydnlaan 117 te Utrecht,  HZ_WABO-22-383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oseph Haydnlaan 117 te Utrecht</text:p>
            <text:p text:style-name="common-al">HZ_WABO-22-38309</text:p>
            <text:p text:style-name="common-al">Toelichting: het bouwen van een dakkapel aan de voorkant van een woning</text:p>
            <text:p text:style-name="common-al">Datum besluit: 29 december 2022</text:p>
            <text:p text:style-name="common-al">Startdatum bezwaartermijn: 31 december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757</text:span><text:line-break/><text:date style:data-style-name="dag" text:fixed="true" text:date-value="2023-01-13"/><text:line-break/><text:date style:data-style-name="jaar" text:fixed="true" text:date-value="2023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757</text:span><text:date style:data-style-name="nicedate" text:fixed="true" text:date-value="2023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757</text:span><text:date style:data-style-name="nicedate" text:fixed="true" text:date-value="2023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Joseph Haydnlaan 117 te Utrecht,  HZ_WABO-22-38309</meta:user-defined>
    <meta:user-defined meta:name="DCTERMS.W3CDTF/DCTERMS.available">2023-01-13</meta:user-defined>
    <meta:user-defined meta:name="DCTERMS.W3CDTF/OVERHEIDop.jaargang">2023</meta:user-defined>
    <meta:user-defined meta:name="OVERHEIDop.externeBijlage">Aanvraagdocument  publiceerbaar-A|exb-2023-1628</meta:user-defined>
    <meta:user-defined meta:name="OVERHEIDop.externeBijlage">Besluit omgevingsvergunning publiceerbaar|exb-2023-1629</meta:user-defined>
    <meta:user-defined meta:name="OVERHEIDop.publicationIssue">16757</meta:user-defined>
    <meta:user-defined meta:name="OVERHEIDop.GmbID/DC.identifier">gmb-2023-16757</meta:user-defined>
    <meta:user-defined meta:name="OVERHEIDop.versieInformatie"/>
  </office:meta>
</office:document-meta>
</file>