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Transvaal 20 in Bergen aan Zee, het bouwen van keermuren t.b.v. terras, datum ontvangst 12 april 2023  (Z23 122608)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67077</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077</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077</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Gemeente Bergen, ontvangen aanvraag Omgevingsvergunning, Transvaal 20 in Bergen aan Zee, het bouwen van keermuren t.b.v. terras, datum ontvangst 12 april 2023  (Z23 122608)</meta:user-defined>
    <meta:user-defined meta:name="DCTERMS.W3CDTF/DCTERMS.available">2023-04-21</meta:user-defined>
    <meta:user-defined meta:name="DCTERMS.W3CDTF/OVERHEIDop.jaargang">2023</meta:user-defined>
    <meta:user-defined meta:name="OVERHEIDop.publicationIssue">167077</meta:user-defined>
    <meta:user-defined meta:name="OVERHEIDop.GmbID/DC.identifier">gmb-2023-167077</meta:user-defined>
    <meta:user-defined meta:name="OVERHEIDop.versieInformatie"/>
  </office:meta>
</office:document-meta>
</file>