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plaatsen van een tijdelijk horecaterras en het bouwen van een tochtportaal, Rijndijk 12 te Utrecht,  HZ_WABO-22-448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dijk 12 te Utrecht</text:p>
            <text:p text:style-name="common-al">HZ_WABO-22-44870</text:p>
            <text:p text:style-name="common-al">Toelichting: het verplaatsen van een tijdelijk horecaterras en het bouwen van een tochtportaal</text:p>
            <text:p text:style-name="common-al">Datum besluit: 13 april 2023</text:p>
            <text:p text:style-name="common-al">Startdatum bezwaartermijn: 14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6184</text:span><text:line-break/><text:date style:data-style-name="dag" text:fixed="true" text:date-value="2023-04-17"/><text:line-break/><text:date style:data-style-name="jaar" text:fixed="true" text:date-value="2023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84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84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plaatsen van een tijdelijk horecaterras en het bouwen van een tochtportaal, Rijndijk 12 te Utrecht,  HZ_WABO-22-44870</meta:user-defined>
    <meta:user-defined meta:name="DCTERMS.W3CDTF/DCTERMS.available">2023-04-17</meta:user-defined>
    <meta:user-defined meta:name="DCTERMS.W3CDTF/OVERHEIDop.jaargang">2023</meta:user-defined>
    <meta:user-defined meta:name="OVERHEIDop.externeBijlage">Publiceerbaar-A|exb-2023-19128</meta:user-defined>
    <meta:user-defined meta:name="OVERHEIDop.externeBijlage">Besluit omgevingsvergunning publiceerbaar|exb-2023-19129</meta:user-defined>
    <meta:user-defined meta:name="OVERHEIDop.publicationIssue">166184</meta:user-defined>
    <meta:user-defined meta:name="OVERHEIDop.GmbID/DC.identifier">gmb-2023-166184</meta:user-defined>
    <meta:user-defined meta:name="OVERHEIDop.versieInformatie"/>
  </office:meta>
</office:document-meta>
</file>