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een eerder verleende vergunning voor het bouwen van een appartementengebouw met 163 woningen met een parkeergarage, Oude Vleutenseweg 17 t/m 27 (oneven), Vleutenseweg 596 t/m 908 (even) te Utrecht,  HZ_WABO-23-012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 Vleutenseweg 17 t/m 27 (oneven), Vleutenseweg 596 t/m 908 (even) te Utrecht</text:p>
            <text:p text:style-name="common-al">HZ_WABO-23-01270</text:p>
            <text:p text:style-name="common-al">Toelichting: het wijzigen van een eerder verleende vergunning voor het bouwen van een appartementengebouw met 163 woningen met een parkeergarage</text:p>
            <text:p text:style-name="common-al">Datum besluit: 13 april 2023</text:p>
            <text:p text:style-name="common-al">Startdatum bezwaartermijn: 14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6166</text:span><text:line-break/><text:date style:data-style-name="dag" text:fixed="true" text:date-value="2023-04-17"/><text:line-break/><text:date style:data-style-name="jaar" text:fixed="true" text:date-value="2023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6166</text:span><text:date style:data-style-name="nicedate" text:fixed="true" text:date-value="2023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6166</text:span><text:date style:data-style-name="nicedate" text:fixed="true" text:date-value="2023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wijzigen van een eerder verleende vergunning voor het bouwen van een appartementengebouw met 163 woningen met een parkeergarage, Oude Vleutenseweg 17 t/m 27 (oneven), Vleutenseweg 596 t/m 908 (even) te Utrecht,  HZ_WABO-23-01270</meta:user-defined>
    <meta:user-defined meta:name="DCTERMS.W3CDTF/DCTERMS.available">2023-04-17</meta:user-defined>
    <meta:user-defined meta:name="DCTERMS.W3CDTF/OVERHEIDop.jaargang">2023</meta:user-defined>
    <meta:user-defined meta:name="OVERHEIDop.externeBijlage">Aanvraagdocument  publiceerbaar-A|exb-2023-19125</meta:user-defined>
    <meta:user-defined meta:name="OVERHEIDop.externeBijlage">Besluit omgevingsvergunning publiceerbaar|exb-2023-19126</meta:user-defined>
    <meta:user-defined meta:name="OVERHEIDop.publicationIssue">166166</meta:user-defined>
    <meta:user-defined meta:name="OVERHEIDop.GmbID/DC.identifier">gmb-2023-166166</meta:user-defined>
    <meta:user-defined meta:name="OVERHEIDop.versieInformatie"/>
  </office:meta>
</office:document-meta>
</file>