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(legaliseren) van een dakterras op de aanbouw achter de woning, Jacob van der Borchstraat 12 BS te Utrecht,  HZ_WABO-23-056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cob van der Borchstraat 12 BS te Utrecht</text:p>
            <text:p text:style-name="common-al">HZ_WABO-23-05612</text:p>
            <text:p text:style-name="common-al">Toelichting: het bouwen (legaliseren) van een dakterras op de aanbouw achter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6109</text:span><text:line-break/><text:date style:data-style-name="dag" text:fixed="true" text:date-value="2023-04-17"/><text:line-break/><text:date style:data-style-name="jaar" text:fixed="true" text:date-value="2023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6109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6109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(legaliseren) van een dakterras op de aanbouw achter de woning, Jacob van der Borchstraat 12 BS te Utrecht,  HZ_WABO-23-05612</meta:user-defined>
    <meta:user-defined meta:name="DCTERMS.W3CDTF/DCTERMS.available">2023-04-17</meta:user-defined>
    <meta:user-defined meta:name="DCTERMS.W3CDTF/OVERHEIDop.jaargang">2023</meta:user-defined>
    <meta:user-defined meta:name="OVERHEIDop.publicationIssue">166109</meta:user-defined>
    <meta:user-defined meta:name="OVERHEIDop.GmbID/DC.identifier">gmb-2023-166109</meta:user-defined>
    <meta:user-defined meta:name="OVERHEIDop.versieInformatie"/>
  </office:meta>
</office:document-meta>
</file>