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eluwelaan 17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 3 PV - Veluwelaan 17 - 21/04/2023, Locatie: Veluwelaan 17-H</text:p>
            <text:p text:style-name="common-al">Looptijd :21-04-2023 t/m 21-04-2023</text:p>
            <text:p text:style-name="common-al">Verzonden naar aanvrager op: 12-04-2023</text:p>
            <text:p text:style-name="common-al">Kenmerk gemeente: Z/23/215245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3/2152454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65608</text:span><text:line-break/><text:date style:data-style-name="dag" text:fixed="true" text:date-value="2023-04-17"/><text:line-break/><text:date style:data-style-name="jaar" text:fixed="true" text:date-value="2023-04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65608</text:span><text:date style:data-style-name="nicedate" text:fixed="true" text:date-value="2023-04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65608</text:span><text:date style:data-style-name="nicedate" text:fixed="true" text:date-value="2023-04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43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3/2152454</meta:user-defined>
    <meta:user-defined meta:name="DCTERMS.abstract">TVM 3 PV - Veluwelaan 17 - 21/04/2023, Veluwelaan 17-H</meta:user-defined>
    <dc:language>nl</dc:language>
    <meta:user-defined meta:name="OVERHEIDop.locatietype/OVERHEIDop.gebiedsmarkering">Punt</meta:user-defined>
    <meta:user-defined meta:name="DC.title">Besluit apv vergunning Verleend - Veluwelaan 17-H</meta:user-defined>
    <meta:user-defined meta:name="DCTERMS.W3CDTF/DCTERMS.available">2023-04-17</meta:user-defined>
    <meta:user-defined meta:name="DCTERMS.W3CDTF/OVERHEIDop.jaargang">2023</meta:user-defined>
    <meta:user-defined meta:name="OVERHEIDop.publicationIssue">165608</meta:user-defined>
    <meta:user-defined meta:name="OVERHEIDop.GmbID/DC.identifier">gmb-2023-165608</meta:user-defined>
    <meta:user-defined meta:name="OVERHEIDop.versieInformatie"/>
  </office:meta>
</office:document-meta>
</file>