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WINKEL/OPSLAGRUIMTE IN 3 WONINGEN, 9 BERGINGEN, GARAGE EN EEN KANTOORRUIMTE, HEIDEBUREN 1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inkel/opslagruimte in 3 woningen, 9 bergingen, garage en een kantoorruimte op het perceel Heideburen 13 te Heerenveen  (indieningsdatum 23-12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5367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367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367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WINKEL/OPSLAGRUIMTE IN 3 WONINGEN, 9 BERGINGEN, GARAGE EN EEN KANTOORRUIMTE, HEIDEBUREN 13 HEERENVEEN</meta:user-defined>
    <meta:user-defined meta:name="DCTERMS.W3CDTF/DCTERMS.available">2023-04-14</meta:user-defined>
    <meta:user-defined meta:name="DCTERMS.W3CDTF/OVERHEIDop.jaargang">2023</meta:user-defined>
    <meta:user-defined meta:name="OVERHEIDop.publicationIssue">165367</meta:user-defined>
    <meta:user-defined meta:name="OVERHEIDop.GmbID/DC.identifier">gmb-2023-165367</meta:user-defined>
    <meta:user-defined meta:name="OVERHEIDop.versieInformatie"/>
  </office:meta>
</office:document-meta>
</file>