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Cheopsdreef 21 te Utrecht,  HZ_WABO-23-084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eopsdreef 21 te Utrecht</text:p>
            <text:p text:style-name="common-al">HZ_WABO-23-08418</text:p>
            <text:p text:style-name="common-al">Toelichting: het bouwen van een dakkapel aan de voorkant van de woning</text:p>
            <text:p text:style-name="common-al">Datum besluit: 12 april 2023</text:p>
            <text:p text:style-name="common-al">Startdatum bezwaartermijn: 13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5301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301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301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Cheopsdreef 21 te Utrecht,  HZ_WABO-23-08418</meta:user-defined>
    <meta:user-defined meta:name="DCTERMS.W3CDTF/DCTERMS.available">2023-04-14</meta:user-defined>
    <meta:user-defined meta:name="DCTERMS.W3CDTF/OVERHEIDop.jaargang">2023</meta:user-defined>
    <meta:user-defined meta:name="OVERHEIDop.externeBijlage">Publiceerbaar-A|exb-2023-19046</meta:user-defined>
    <meta:user-defined meta:name="OVERHEIDop.externeBijlage">Besluit omgevingsvergunning publiceerbaar|exb-2023-19047</meta:user-defined>
    <meta:user-defined meta:name="OVERHEIDop.publicationIssue">165301</meta:user-defined>
    <meta:user-defined meta:name="OVERHEIDop.GmbID/DC.identifier">gmb-2023-165301</meta:user-defined>
    <meta:user-defined meta:name="OVERHEIDop.versieInformatie"/>
  </office:meta>
</office:document-meta>
</file>