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VERWIJDEREN VAN DE SCHOORSTEEN), STATIONSSTRAAT 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verwijderen van de schoorsteen) op het perceel Stationsstraat 4 te Heerenveen  </text:p>
            <text:p text:style-name="common-al">(12 april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5292</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292</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5292</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ANDEREN VAN EEN WONING (VERWIJDEREN VAN DE SCHOORSTEEN), STATIONSSTRAAT 4 HEERENVEEN.</meta:user-defined>
    <meta:user-defined meta:name="DCTERMS.W3CDTF/DCTERMS.available">2023-04-14</meta:user-defined>
    <meta:user-defined meta:name="DCTERMS.W3CDTF/OVERHEIDop.jaargang">2023</meta:user-defined>
    <meta:user-defined meta:name="OVERHEIDop.publicationIssue">165292</meta:user-defined>
    <meta:user-defined meta:name="OVERHEIDop.GmbID/DC.identifier">gmb-2023-165292</meta:user-defined>
    <meta:user-defined meta:name="OVERHEIDop.versieInformatie"/>
  </office:meta>
</office:document-meta>
</file>