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AANBRENGEN VAN RECLAME-UITING EN PLAATSEN VAN RECLAMEZUIL OP HET PERCEEL BUSINESSPARK FRIESLAND-WEST 25A TE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aanbrengen van reclame-uiting en plaatsen van reclamezuil op het perceel Businesspark Friesland-West 25A te Heerenveen  (11-04-2023)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65229</text:span><text:line-break/><text:date style:data-style-name="dag" text:fixed="true" text:date-value="2023-04-14"/><text:line-break/><text:date style:data-style-name="jaar" text:fixed="true" text:date-value="2023-04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5229</text:span><text:date style:data-style-name="nicedate" text:fixed="true" text:date-value="2023-04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5229</text:span><text:date style:data-style-name="nicedate" text:fixed="true" text:date-value="2023-04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dc:language>nl</dc:language>
    <meta:user-defined meta:name="OVERHEIDop.locatietype/OVERHEIDop.gebiedsmarkering">Adres</meta:user-defined>
    <meta:user-defined meta:name="DC.title">AANVRAAG OMGEVINGSVERGUNNING, HET AANBRENGEN VAN RECLAME-UITING EN PLAATSEN VAN RECLAMEZUIL OP HET PERCEEL BUSINESSPARK FRIESLAND-WEST 25A TE HEERENVEEN</meta:user-defined>
    <meta:user-defined meta:name="DCTERMS.W3CDTF/DCTERMS.available">2023-04-14</meta:user-defined>
    <meta:user-defined meta:name="DCTERMS.W3CDTF/OVERHEIDop.jaargang">2023</meta:user-defined>
    <meta:user-defined meta:name="OVERHEIDop.publicationIssue">165229</meta:user-defined>
    <meta:user-defined meta:name="OVERHEIDop.GmbID/DC.identifier">gmb-2023-165229</meta:user-defined>
    <meta:user-defined meta:name="OVERHEIDop.versieInformatie"/>
  </office:meta>
</office:document-meta>
</file>