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zij- en achterkant van de woning, Anton van Duinkerkenlaan 17 te De Meern, HZ_WABO-23-120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nton van Duinkerkenlaan 17 te De Meern</text:span>
          </text:p>
            <text:p text:style-name="common-al">HZ_WABO-23-12062</text:p>
            <text:p text:style-name="common-al">Toelichting: het bouwen van een uitbouw aan de zij- en achterkant van de woning</text:p>
            <text:p text:style-name="common-al">Datum ontvangst aanvraag: 12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5173</text:span><text:line-break/><text:date style:data-style-name="dag" text:fixed="true" text:date-value="2023-04-14"/><text:line-break/><text:date style:data-style-name="jaar" text:fixed="true" text:date-value="2023-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5173</text:span><text:date style:data-style-name="nicedate" text:fixed="true" text:date-value="2023-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5173</text:span><text:date style:data-style-name="nicedate" text:fixed="true" text:date-value="2023-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zij- en achterkant van de woning, Anton van Duinkerkenlaan 17 te De Meern, HZ_WABO-23-12062</meta:user-defined>
    <meta:user-defined meta:name="DCTERMS.W3CDTF/DCTERMS.available">2023-04-14</meta:user-defined>
    <meta:user-defined meta:name="DCTERMS.W3CDTF/OVERHEIDop.jaargang">2023</meta:user-defined>
    <meta:user-defined meta:name="OVERHEIDop.externeBijlage">Publiceerbaar-A|exb-2023-19034</meta:user-defined>
    <meta:user-defined meta:name="OVERHEIDop.publicationIssue">165173</meta:user-defined>
    <meta:user-defined meta:name="OVERHEIDop.GmbID/DC.identifier">gmb-2023-165173</meta:user-defined>
    <meta:user-defined meta:name="OVERHEIDop.versieInformatie"/>
  </office:meta>
</office:document-meta>
</file>