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kamer over drie bouwlagen, Leo Fallplantsoen 30 te Utrecht, HZ_WABO-23-117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eo Fallplantsoen 30 te Utrecht</text:span>
          </text:p>
            <text:p text:style-name="common-al">HZ_WABO-23-11777</text:p>
            <text:p text:style-name="common-al">Toelichting: het bouwen van een tuinkamer over drie bouwlagen</text:p>
            <text:p text:style-name="common-al">Datum ontvangst aanvraag: 1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5135</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135</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135</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uinkamer over drie bouwlagen, Leo Fallplantsoen 30 te Utrecht, HZ_WABO-23-11777</meta:user-defined>
    <meta:user-defined meta:name="DCTERMS.W3CDTF/DCTERMS.available">2023-04-14</meta:user-defined>
    <meta:user-defined meta:name="DCTERMS.W3CDTF/OVERHEIDop.jaargang">2023</meta:user-defined>
    <meta:user-defined meta:name="OVERHEIDop.externeBijlage">Publiceerbaar-A|exb-2023-19020</meta:user-defined>
    <meta:user-defined meta:name="OVERHEIDop.publicationIssue">165135</meta:user-defined>
    <meta:user-defined meta:name="OVERHEIDop.GmbID/DC.identifier">gmb-2023-165135</meta:user-defined>
    <meta:user-defined meta:name="OVERHEIDop.versieInformatie"/>
  </office:meta>
</office:document-meta>
</file>