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feestterrein Roptawei (tegenover nr 2A)te Mitsel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Mitselwier, feestterrein Roptawei (tegenover nr 2A), het organiseren van dorpsfeest Mitselwier met optochten van 1 tot en met 4 juni 2023 (besluit is verzonden op 17 april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5122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122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122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203</meta:user-defined>
    <dc:language>nl</dc:language>
    <meta:user-defined meta:name="OVERHEIDop.locatietype/OVERHEIDop.gebiedsmarkering">Adres</meta:user-defined>
    <meta:user-defined meta:name="DC.title">Evenementenvergunning feestterrein Roptawei (tegenover nr 2A)te Mitselwier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5122</meta:user-defined>
    <meta:user-defined meta:name="OVERHEIDop.GmbID/DC.identifier">gmb-2023-165122</meta:user-defined>
    <meta:user-defined meta:name="OVERHEIDop.versieInformatie"/>
  </office:meta>
</office:document-meta>
</file>