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1365 Zevenaarstraat 45 te Tilburg, bouwen van een dakkapel, 11 april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1365 - I - Zevenaarstraat 45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64854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54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54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1365 Zevenaarstraat 45 te Tilburg, bouwen van een dakkapel, 11 april 2023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4854</meta:user-defined>
    <meta:user-defined meta:name="OVERHEIDop.GmbID/DC.identifier">gmb-2023-164854</meta:user-defined>
    <meta:user-defined meta:name="OVERHEIDop.versieInformatie"/>
  </office:meta>
</office:document-meta>
</file>