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hannes Vermeerstraat 20 1071D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hannes Vermeerstraat 20 1071DR Amsterdam</text:p>
            <text:p text:style-name="common-al">Omschrijving: veranderen van het gebouw en het plaatsen van balkons op de eerste, tweede en derde verdieping </text:p>
            <text:p text:style-name="common-al">Datum ontvangst: 27-03-2023</text:p>
            <text:p text:style-name="common-al">Zaaknummer: Z2023-Z001842</text:p>
            <text:p text:style-name="common-al">OLO nummer: 769057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4195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195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195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1842</meta:user-defined>
    <meta:user-defined meta:name="DCTERMS.abstract">veranderen van het gebouw en het plaatsen van balkons op de eerste, tweede en derde verdieping </meta:user-defined>
    <dc:language>nl</dc:language>
    <meta:user-defined meta:name="OVERHEIDop.locatietype/OVERHEIDop.gebiedsmarkering">Punt</meta:user-defined>
    <meta:user-defined meta:name="DC.title">Aanvraag omgevingsvergunning Johannes Vermeerstraat 20 1071DR Amsterdam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4195</meta:user-defined>
    <meta:user-defined meta:name="OVERHEIDop.GmbID/DC.identifier">gmb-2023-164195</meta:user-defined>
    <meta:user-defined meta:name="OVERHEIDop.versieInformatie"/>
  </office:meta>
</office:document-meta>
</file>