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apel aan de voor- en achterkant van een woning, Prinses Christinalaan 23 te De Meern,  HZ_WABO-23-059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Christinalaan 23 te De Meern</text:p>
            <text:p text:style-name="common-al">HZ_WABO-23-05976</text:p>
            <text:p text:style-name="common-al">Toelichting: het bouwen van een dakapel aan de voor- en achterkant van een woning</text:p>
            <text:p text:style-name="common-al">Datum besluit: 11 april 2023</text:p>
            <text:p text:style-name="common-al">Startdatum bezwaartermijn: 1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3666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3666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3666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apel aan de voor- en achterkant van een woning, Prinses Christinalaan 23 te De Meern,  HZ_WABO-23-05976</meta:user-defined>
    <meta:user-defined meta:name="DCTERMS.W3CDTF/DCTERMS.available">2023-04-14</meta:user-defined>
    <meta:user-defined meta:name="DCTERMS.W3CDTF/OVERHEIDop.jaargang">2023</meta:user-defined>
    <meta:user-defined meta:name="OVERHEIDop.externeBijlage">publiceerbaar-A|exb-2023-18889</meta:user-defined>
    <meta:user-defined meta:name="OVERHEIDop.externeBijlage">Besluit omgevingsvergunning publiceerbaar|exb-2023-18890</meta:user-defined>
    <meta:user-defined meta:name="OVERHEIDop.publicationIssue">163666</meta:user-defined>
    <meta:user-defined meta:name="OVERHEIDop.GmbID/DC.identifier">gmb-2023-163666</meta:user-defined>
    <meta:user-defined meta:name="OVERHEIDop.versieInformatie"/>
  </office:meta>
</office:document-meta>
</file>