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opbouw op de garage van een woning en uitbreiding van de garage binnen bouwvlak, Geeuw 12 te De Meern,  HZ_WABO-23-053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euw 12 te De Meern</text:p>
            <text:p text:style-name="common-al">HZ_WABO-23-05327</text:p>
            <text:p text:style-name="common-al">Toelichting: het bouwen van een opbouw op de garage van een woning en uitbreiding van de garage binnen bouwvlak</text:p>
            <text:p text:style-name="common-al">Datum besluit: 11 april 2023</text:p>
            <text:p text:style-name="common-al">Startdatum bezwaartermijn: 12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835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835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2835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opbouw op de garage van een woning en uitbreiding van de garage binnen bouwvlak, Geeuw 12 te De Meern,  HZ_WABO-23-05327</meta:user-defined>
    <meta:user-defined meta:name="DCTERMS.W3CDTF/DCTERMS.available">2023-04-13</meta:user-defined>
    <meta:user-defined meta:name="DCTERMS.W3CDTF/OVERHEIDop.jaargang">2023</meta:user-defined>
    <meta:user-defined meta:name="OVERHEIDop.externeBijlage">Publiceerbaar-A|exb-2023-18772</meta:user-defined>
    <meta:user-defined meta:name="OVERHEIDop.externeBijlage">Besluit omgevingsvergunning publiceerbaar|exb-2023-18773</meta:user-defined>
    <meta:user-defined meta:name="OVERHEIDop.publicationIssue">162835</meta:user-defined>
    <meta:user-defined meta:name="OVERHEIDop.GmbID/DC.identifier">gmb-2023-162835</meta:user-defined>
    <meta:user-defined meta:name="OVERHEIDop.versieInformatie"/>
  </office:meta>
</office:document-meta>
</file>