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 gebouw voor de duur van vijf jaar bij een ziekenhuis, Bosboomstraat 1 te Utrecht,  HZ_WABO-23-016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sboomstraat 1 te Utrecht</text:p>
            <text:p text:style-name="common-al">HZ_WABO-23-01616</text:p>
            <text:p text:style-name="common-al">Toelichting: het bouwen van een tijdelijk gebouw voor de duur van vijf jaar bij een ziekenhuis</text:p>
            <text:p text:style-name="common-al">Datum besluit: 11 april 2023</text:p>
            <text:p text:style-name="common-al">Startdatum bezwaartermijn: 1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822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22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22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 gebouw voor de duur van vijf jaar bij een ziekenhuis, Bosboomstraat 1 te Utrecht,  HZ_WABO-23-01616</meta:user-defined>
    <meta:user-defined meta:name="DCTERMS.W3CDTF/DCTERMS.available">2023-04-13</meta:user-defined>
    <meta:user-defined meta:name="DCTERMS.W3CDTF/OVERHEIDop.jaargang">2023</meta:user-defined>
    <meta:user-defined meta:name="OVERHEIDop.externeBijlage">Publiceerbaar-A|exb-2023-18766</meta:user-defined>
    <meta:user-defined meta:name="OVERHEIDop.externeBijlage">Besluit omgevingsvergunning publiceerbaar|exb-2023-18767</meta:user-defined>
    <meta:user-defined meta:name="OVERHEIDop.publicationIssue">162822</meta:user-defined>
    <meta:user-defined meta:name="OVERHEIDop.GmbID/DC.identifier">gmb-2023-162822</meta:user-defined>
    <meta:user-defined meta:name="OVERHEIDop.versieInformatie"/>
  </office:meta>
</office:document-meta>
</file>